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495</text:p>
          </table:table-cell>
          <table:table-cell table:number-columns-repeated="4" table:style-name="ce10"/>
          <table:table-cell office:value-type="string" table:style-name="ce12">
            <text:p>24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38" table:style-name="ce16">
            <text:p>138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17" table:style-name="ce17">
            <text:p>217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01:0010343:15</text:p>
          </table:table-cell>
          <table:covered-table-cell/>
          <table:table-cell office:value-type="float" office:value="449432.8" table:style-name="ce20">
            <text:p>449432,8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01:0660010:2</text:p>
          </table:table-cell>
          <table:covered-table-cell/>
          <table:table-cell office:value-type="float" office:value="270672.64000000001" table:style-name="ce20">
            <text:p>270672,6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2" table:number-rows-spanned="1" table:style-name="ce2">
            <text:p>36:02:0000000:84</text:p>
          </table:table-cell>
          <table:covered-table-cell/>
          <table:table-cell office:value-type="float" office:value="48468420" table:style-name="ce20">
            <text:p>4846842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2" table:number-rows-spanned="1" table:style-name="ce2">
            <text:p>36:02:2700019:247</text:p>
          </table:table-cell>
          <table:covered-table-cell/>
          <table:table-cell office:value-type="float" office:value="1030383.6" table:style-name="ce20">
            <text:p>1030383,6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2" table:number-rows-spanned="1" table:style-name="ce2">
            <text:p>36:02:2700019:248</text:p>
          </table:table-cell>
          <table:covered-table-cell/>
          <table:table-cell office:value-type="float" office:value="1725946.18" table:style-name="ce20">
            <text:p>1725946,1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2" table:number-rows-spanned="1" table:style-name="ce2">
            <text:p>36:02:3600011:31</text:p>
          </table:table-cell>
          <table:covered-table-cell/>
          <table:table-cell office:value-type="float" office:value="352811.49" table:style-name="ce20">
            <text:p>352811,49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2" table:number-rows-spanned="1" table:style-name="ce2">
            <text:p>36:02:5400009:207</text:p>
          </table:table-cell>
          <table:covered-table-cell/>
          <table:table-cell office:value-type="float" office:value="829920" table:style-name="ce20">
            <text:p>82992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2" table:number-rows-spanned="1" table:style-name="ce2">
            <text:p>36:02:5400023:680</text:p>
          </table:table-cell>
          <table:covered-table-cell/>
          <table:table-cell office:value-type="float" office:value="267659.48" table:style-name="ce20">
            <text:p>267659,4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2" table:number-rows-spanned="1" table:style-name="ce2">
            <text:p>36:02:5400023:681</text:p>
          </table:table-cell>
          <table:covered-table-cell/>
          <table:table-cell office:value-type="float" office:value="283541.44" table:style-name="ce20">
            <text:p>283541,4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2" table:number-rows-spanned="1" table:style-name="ce2">
            <text:p>36:02:5400023:682</text:p>
          </table:table-cell>
          <table:covered-table-cell/>
          <table:table-cell office:value-type="float" office:value="292927.14" table:style-name="ce20">
            <text:p>292927,1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2" table:number-rows-spanned="1" table:style-name="ce2">
            <text:p>36:02:5400023:683</text:p>
          </table:table-cell>
          <table:covered-table-cell/>
          <table:table-cell office:value-type="float" office:value="302099.96000000002" table:style-name="ce20">
            <text:p>302099,9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2" table:number-rows-spanned="1" table:style-name="ce2">
            <text:p>36:03:0100063:386</text:p>
          </table:table-cell>
          <table:covered-table-cell/>
          <table:table-cell office:value-type="float" office:value="53298.44" table:style-name="ce20">
            <text:p>53298,4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2" table:number-rows-spanned="1" table:style-name="ce2">
            <text:p>36:04:0101026:1038</text:p>
          </table:table-cell>
          <table:covered-table-cell/>
          <table:table-cell office:value-type="float" office:value="50393.46" table:style-name="ce20">
            <text:p>50393,4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2" table:number-rows-spanned="1" table:style-name="ce2">
            <text:p>36:04:0101026:1039</text:p>
          </table:table-cell>
          <table:covered-table-cell/>
          <table:table-cell office:value-type="float" office:value="47201" table:style-name="ce20">
            <text:p>47201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2" table:number-rows-spanned="1" table:style-name="ce2">
            <text:p>36:04:0101026:1040</text:p>
          </table:table-cell>
          <table:covered-table-cell/>
          <table:table-cell office:value-type="float" office:value="46425.36" table:style-name="ce20">
            <text:p>46425,3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2" table:number-rows-spanned="1" table:style-name="ce2">
            <text:p>36:04:0101026:372</text:p>
          </table:table-cell>
          <table:covered-table-cell/>
          <table:table-cell office:value-type="float" office:value="3205622.23" table:style-name="ce20">
            <text:p>3205622,2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2" table:number-rows-spanned="1" table:style-name="ce2">
            <text:p>36:04:0102026:644</text:p>
          </table:table-cell>
          <table:covered-table-cell/>
          <table:table-cell office:value-type="float" office:value="50376.56" table:style-name="ce20">
            <text:p>50376,5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2" table:number-rows-spanned="1" table:style-name="ce2">
            <text:p>36:04:0102050:37</text:p>
          </table:table-cell>
          <table:covered-table-cell/>
          <table:table-cell office:value-type="float" office:value="728803.37" table:style-name="ce20">
            <text:p>728803,37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2" table:number-rows-spanned="1" table:style-name="ce2">
            <text:p>36:05:0100088:43</text:p>
          </table:table-cell>
          <table:covered-table-cell/>
          <table:table-cell office:value-type="float" office:value="893358.36" table:style-name="ce20">
            <text:p>893358,3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2" table:number-rows-spanned="1" table:style-name="ce2">
            <text:p>36:05:2700004:42</text:p>
          </table:table-cell>
          <table:covered-table-cell/>
          <table:table-cell office:value-type="float" office:value="220985.55" table:style-name="ce20">
            <text:p>220985,5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2" table:number-rows-spanned="1" table:style-name="ce2">
            <text:p>36:07:0100003:52</text:p>
          </table:table-cell>
          <table:covered-table-cell/>
          <table:table-cell office:value-type="float" office:value="1946316.96" table:style-name="ce20">
            <text:p>1946316,9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2" table:number-rows-spanned="1" table:style-name="ce2">
            <text:p>36:07:2400002:520</text:p>
          </table:table-cell>
          <table:covered-table-cell/>
          <table:table-cell office:value-type="float" office:value="450575.14" table:style-name="ce20">
            <text:p>450575,1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2" table:number-rows-spanned="1" table:style-name="ce2">
            <text:p>36:07:4000003:514</text:p>
          </table:table-cell>
          <table:covered-table-cell/>
          <table:table-cell office:value-type="float" office:value="431430" table:style-name="ce20">
            <text:p>43143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2" table:number-rows-spanned="1" table:style-name="ce2">
            <text:p>36:07:6100008:1777</text:p>
          </table:table-cell>
          <table:covered-table-cell/>
          <table:table-cell office:value-type="float" office:value="323612.03999999998" table:style-name="ce20">
            <text:p>323612,0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2" table:number-rows-spanned="1" table:style-name="ce2">
            <text:p>36:08:1100011:197</text:p>
          </table:table-cell>
          <table:covered-table-cell/>
          <table:table-cell office:value-type="float" office:value="135273.60000000001" table:style-name="ce20">
            <text:p>135273,6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2" table:number-rows-spanned="1" table:style-name="ce2">
            <text:p>36:10:1000019:56</text:p>
          </table:table-cell>
          <table:covered-table-cell/>
          <table:table-cell office:value-type="float" office:value="244046.64" table:style-name="ce20">
            <text:p>244046,6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2" table:number-rows-spanned="1" table:style-name="ce2">
            <text:p>36:10:3000025:1</text:p>
          </table:table-cell>
          <table:covered-table-cell/>
          <table:table-cell office:value-type="float" office:value="12724255.35" table:style-name="ce20">
            <text:p>12724255,3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2" table:number-rows-spanned="1" table:style-name="ce2">
            <text:p>36:10:3000025:578</text:p>
          </table:table-cell>
          <table:covered-table-cell/>
          <table:table-cell office:value-type="float" office:value="15646.5" table:style-name="ce20">
            <text:p>15646,5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2" table:number-rows-spanned="1" table:style-name="ce2">
            <text:p>36:10:5400008:857</text:p>
          </table:table-cell>
          <table:covered-table-cell/>
          <table:table-cell office:value-type="float" office:value="5406995.0999999996" table:style-name="ce20">
            <text:p>5406995,1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2" table:number-rows-spanned="1" table:style-name="ce2">
            <text:p>36:10:5400008:913</text:p>
          </table:table-cell>
          <table:covered-table-cell/>
          <table:table-cell office:value-type="float" office:value="4875422.7" table:style-name="ce20">
            <text:p>4875422,7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2" table:number-rows-spanned="1" table:style-name="ce2">
            <text:p>36:11:4300006:509</text:p>
          </table:table-cell>
          <table:covered-table-cell/>
          <table:table-cell office:value-type="float" office:value="68400" table:style-name="ce20">
            <text:p>6840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2" table:number-rows-spanned="1" table:style-name="ce2">
            <text:p>36:12:0100110:436</text:p>
          </table:table-cell>
          <table:covered-table-cell/>
          <table:table-cell office:value-type="float" office:value="518274.04" table:style-name="ce20">
            <text:p>518274,0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2" table:number-rows-spanned="1" table:style-name="ce2">
            <text:p>36:12:0100110:437</text:p>
          </table:table-cell>
          <table:covered-table-cell/>
          <table:table-cell office:value-type="float" office:value="749242.01" table:style-name="ce20">
            <text:p>749242,01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2" table:number-rows-spanned="1" table:style-name="ce2">
            <text:p>36:13:1200002:690</text:p>
          </table:table-cell>
          <table:covered-table-cell/>
          <table:table-cell office:value-type="float" office:value="629974.80000000005" table:style-name="ce20">
            <text:p>629974,8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2" table:number-rows-spanned="1" table:style-name="ce2">
            <text:p>36:13:1200010:1486</text:p>
          </table:table-cell>
          <table:covered-table-cell/>
          <table:table-cell office:value-type="float" office:value="1318280.6000000001" table:style-name="ce20">
            <text:p>1318280,6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2" table:number-rows-spanned="1" table:style-name="ce2">
            <text:p>36:13:1200014:1357</text:p>
          </table:table-cell>
          <table:covered-table-cell/>
          <table:table-cell office:value-type="float" office:value="309154.3" table:style-name="ce20">
            <text:p>309154,3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2" table:number-rows-spanned="1" table:style-name="ce2">
            <text:p>36:13:1200015:747</text:p>
          </table:table-cell>
          <table:covered-table-cell/>
          <table:table-cell office:value-type="float" office:value="271239.15000000002" table:style-name="ce20">
            <text:p>271239,1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2" table:number-rows-spanned="1" table:style-name="ce2">
            <text:p>36:13:1300003:793</text:p>
          </table:table-cell>
          <table:covered-table-cell/>
          <table:table-cell office:value-type="float" office:value="454958" table:style-name="ce20">
            <text:p>454958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2" table:number-rows-spanned="1" table:style-name="ce2">
            <text:p>36:13:1300006:713</text:p>
          </table:table-cell>
          <table:covered-table-cell/>
          <table:table-cell office:value-type="float" office:value="240477.8" table:style-name="ce20">
            <text:p>240477,8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2" table:number-rows-spanned="1" table:style-name="ce2">
            <text:p>36:13:3003000:1130</text:p>
          </table:table-cell>
          <table:covered-table-cell/>
          <table:table-cell office:value-type="float" office:value="51440.639999999999" table:style-name="ce20">
            <text:p>51440,6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2" table:number-rows-spanned="1" table:style-name="ce2">
            <text:p>36:13:3200014:20</text:p>
          </table:table-cell>
          <table:covered-table-cell/>
          <table:table-cell office:value-type="float" office:value="2525528.25" table:style-name="ce20">
            <text:p>2525528,2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2" table:number-rows-spanned="1" table:style-name="ce2">
            <text:p>36:13:3200014:204</text:p>
          </table:table-cell>
          <table:covered-table-cell/>
          <table:table-cell office:value-type="float" office:value="265833.75" table:style-name="ce20">
            <text:p>265833,7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2" table:number-rows-spanned="1" table:style-name="ce2">
            <text:p>36:14:0013901:4201</text:p>
          </table:table-cell>
          <table:covered-table-cell/>
          <table:table-cell office:value-type="float" office:value="44794.35" table:style-name="ce20">
            <text:p>44794,3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2" table:number-rows-spanned="1" table:style-name="ce2">
            <text:p>36:14:0013901:4202</text:p>
          </table:table-cell>
          <table:covered-table-cell/>
          <table:table-cell office:value-type="float" office:value="41748" table:style-name="ce20">
            <text:p>41748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2" table:number-rows-spanned="1" table:style-name="ce2">
            <text:p>36:14:0380002:234</text:p>
          </table:table-cell>
          <table:covered-table-cell/>
          <table:table-cell office:value-type="float" office:value="119790" table:style-name="ce20">
            <text:p>11979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2" table:number-rows-spanned="1" table:style-name="ce2">
            <text:p>36:16:0102021:2460</text:p>
          </table:table-cell>
          <table:covered-table-cell/>
          <table:table-cell office:value-type="float" office:value="398323.53" table:style-name="ce20">
            <text:p>398323,5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2" table:number-rows-spanned="1" table:style-name="ce2">
            <text:p>36:16:0102021:2461</text:p>
          </table:table-cell>
          <table:covered-table-cell/>
          <table:table-cell office:value-type="float" office:value="522790" table:style-name="ce20">
            <text:p>52279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2" table:number-rows-spanned="1" table:style-name="ce2">
            <text:p>36:16:0102021:2462</text:p>
          </table:table-cell>
          <table:covered-table-cell/>
          <table:table-cell office:value-type="float" office:value="517801.17" table:style-name="ce20">
            <text:p>517801,17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2" table:number-rows-spanned="1" table:style-name="ce2">
            <text:p>36:16:0201002:328</text:p>
          </table:table-cell>
          <table:covered-table-cell/>
          <table:table-cell office:value-type="float" office:value="181920" table:style-name="ce20">
            <text:p>18192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2" table:number-rows-spanned="1" table:style-name="ce2">
            <text:p>36:16:0401005:411</text:p>
          </table:table-cell>
          <table:covered-table-cell/>
          <table:table-cell office:value-type="float" office:value="266311.71999999997" table:style-name="ce20">
            <text:p>266311,7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2" table:number-rows-spanned="1" table:style-name="ce2">
            <text:p>36:16:0401005:412</text:p>
          </table:table-cell>
          <table:covered-table-cell/>
          <table:table-cell office:value-type="float" office:value="392299.32" table:style-name="ce20">
            <text:p>392299,3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2" table:number-rows-spanned="1" table:style-name="ce2">
            <text:p>36:16:0601018:900</text:p>
          </table:table-cell>
          <table:covered-table-cell/>
          <table:table-cell office:value-type="float" office:value="341972.77" table:style-name="ce20">
            <text:p>341972,77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2" table:number-rows-spanned="1" table:style-name="ce2">
            <text:p>36:16:0601018:901</text:p>
          </table:table-cell>
          <table:covered-table-cell/>
          <table:table-cell office:value-type="float" office:value="330394.49" table:style-name="ce20">
            <text:p>330394,49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2" table:number-rows-spanned="1" table:style-name="ce2">
            <text:p>36:16:0901035:505</text:p>
          </table:table-cell>
          <table:covered-table-cell/>
          <table:table-cell office:value-type="float" office:value="294733.7" table:style-name="ce20">
            <text:p>294733,7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2" table:number-rows-spanned="1" table:style-name="ce2">
            <text:p>36:16:1601024:414</text:p>
          </table:table-cell>
          <table:covered-table-cell/>
          <table:table-cell office:value-type="float" office:value="446168.43" table:style-name="ce20">
            <text:p>446168,4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2" table:number-rows-spanned="1" table:style-name="ce2">
            <text:p>36:16:1601024:415</text:p>
          </table:table-cell>
          <table:covered-table-cell/>
          <table:table-cell office:value-type="float" office:value="449180.82" table:style-name="ce20">
            <text:p>449180,8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2" table:number-rows-spanned="1" table:style-name="ce2">
            <text:p>36:16:2001013:834</text:p>
          </table:table-cell>
          <table:covered-table-cell/>
          <table:table-cell office:value-type="float" office:value="1389622.84" table:style-name="ce20">
            <text:p>1389622,8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2" table:number-rows-spanned="1" table:style-name="ce2">
            <text:p>36:16:3201005:513</text:p>
          </table:table-cell>
          <table:covered-table-cell/>
          <table:table-cell office:value-type="float" office:value="90254.1" table:style-name="ce20">
            <text:p>90254,1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2" table:number-rows-spanned="1" table:style-name="ce2">
            <text:p>36:16:4701001:232</text:p>
          </table:table-cell>
          <table:covered-table-cell/>
          <table:table-cell office:value-type="float" office:value="141607" table:style-name="ce20">
            <text:p>141607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2" table:number-rows-spanned="1" table:style-name="ce2">
            <text:p>36:16:5400009:239</text:p>
          </table:table-cell>
          <table:covered-table-cell/>
          <table:table-cell office:value-type="float" office:value="140905.51999999999" table:style-name="ce20">
            <text:p>140905,5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2" table:number-rows-spanned="1" table:style-name="ce2">
            <text:p>36:16:5410001:368</text:p>
          </table:table-cell>
          <table:covered-table-cell/>
          <table:table-cell office:value-type="float" office:value="199949.31" table:style-name="ce20">
            <text:p>199949,31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2" table:number-rows-spanned="1" table:style-name="ce2">
            <text:p>36:16:5500001:5242</text:p>
          </table:table-cell>
          <table:covered-table-cell/>
          <table:table-cell office:value-type="float" office:value="6966670.8600000003" table:style-name="ce20">
            <text:p>6966670,8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2" table:number-rows-spanned="1" table:style-name="ce2">
            <text:p>36:16:5500001:5243</text:p>
          </table:table-cell>
          <table:covered-table-cell/>
          <table:table-cell office:value-type="float" office:value="8271884.2800000003" table:style-name="ce20">
            <text:p>8271884,2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2" table:number-rows-spanned="1" table:style-name="ce2">
            <text:p>36:19:0103064:39</text:p>
          </table:table-cell>
          <table:covered-table-cell/>
          <table:table-cell office:value-type="float" office:value="366087.03" table:style-name="ce20">
            <text:p>366087,0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2" table:number-rows-spanned="1" table:style-name="ce2">
            <text:p>36:19:0600001:480</text:p>
          </table:table-cell>
          <table:covered-table-cell/>
          <table:table-cell office:value-type="float" office:value="112953.36" table:style-name="ce20">
            <text:p>112953,3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2" table:number-rows-spanned="1" table:style-name="ce2">
            <text:p>36:20:0100028:1167</text:p>
          </table:table-cell>
          <table:covered-table-cell/>
          <table:table-cell office:value-type="float" office:value="833740.52" table:style-name="ce20">
            <text:p>833740,5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2" table:number-rows-spanned="1" table:style-name="ce2">
            <text:p>36:20:0100028:1168</text:p>
          </table:table-cell>
          <table:covered-table-cell/>
          <table:table-cell office:value-type="float" office:value="412215.2" table:style-name="ce20">
            <text:p>412215,2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2" table:number-rows-spanned="1" table:style-name="ce2">
            <text:p>36:20:1200014:78</text:p>
          </table:table-cell>
          <table:covered-table-cell/>
          <table:table-cell office:value-type="float" office:value="208788.02" table:style-name="ce20">
            <text:p>208788,0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2" table:number-rows-spanned="1" table:style-name="ce2">
            <text:p>36:20:1200023:19</text:p>
          </table:table-cell>
          <table:covered-table-cell/>
          <table:table-cell office:value-type="float" office:value="96889.8" table:style-name="ce20">
            <text:p>96889,8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2" table:number-rows-spanned="1" table:style-name="ce2">
            <text:p>36:20:3300015:169</text:p>
          </table:table-cell>
          <table:covered-table-cell/>
          <table:table-cell office:value-type="float" office:value="375152.05" table:style-name="ce20">
            <text:p>375152,0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2" table:number-rows-spanned="1" table:style-name="ce2">
            <text:p>36:22:3300015:357</text:p>
          </table:table-cell>
          <table:covered-table-cell/>
          <table:table-cell office:value-type="float" office:value="61386" table:style-name="ce20">
            <text:p>61386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2" table:number-rows-spanned="1" table:style-name="ce2">
            <text:p>36:23:0101017:1</text:p>
          </table:table-cell>
          <table:covered-table-cell/>
          <table:table-cell office:value-type="float" office:value="419070.46" table:style-name="ce20">
            <text:p>419070,4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2" table:number-rows-spanned="1" table:style-name="ce2">
            <text:p>36:23:0102012:51</text:p>
          </table:table-cell>
          <table:covered-table-cell/>
          <table:table-cell office:value-type="float" office:value="190198.02" table:style-name="ce20">
            <text:p>190198,0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2" table:number-rows-spanned="1" table:style-name="ce2">
            <text:p>36:23:0102031:286</text:p>
          </table:table-cell>
          <table:covered-table-cell/>
          <table:table-cell office:value-type="float" office:value="519299.32" table:style-name="ce20">
            <text:p>519299,3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2" table:number-rows-spanned="1" table:style-name="ce2">
            <text:p>36:24:7600007:178</text:p>
          </table:table-cell>
          <table:covered-table-cell/>
          <table:table-cell office:value-type="float" office:value="544150" table:style-name="ce20">
            <text:p>54415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2" table:number-rows-spanned="1" table:style-name="ce2">
            <text:p>36:25:0200003:23</text:p>
          </table:table-cell>
          <table:covered-table-cell/>
          <table:table-cell office:value-type="float" office:value="151542.39999999999" table:style-name="ce20">
            <text:p>151542,4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2" table:number-rows-spanned="1" table:style-name="ce2">
            <text:p>36:25:2500001:230</text:p>
          </table:table-cell>
          <table:covered-table-cell/>
          <table:table-cell office:value-type="float" office:value="528040" table:style-name="ce20">
            <text:p>52804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2" table:number-rows-spanned="1" table:style-name="ce2">
            <text:p>36:25:3700006:594</text:p>
          </table:table-cell>
          <table:covered-table-cell/>
          <table:table-cell office:value-type="float" office:value="663514.1" table:style-name="ce20">
            <text:p>663514,1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2" table:number-rows-spanned="1" table:style-name="ce2">
            <text:p>36:25:4600011:362</text:p>
          </table:table-cell>
          <table:covered-table-cell/>
          <table:table-cell office:value-type="float" office:value="878940" table:style-name="ce20">
            <text:p>87894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2" table:number-rows-spanned="1" table:style-name="ce2">
            <text:p>36:25:6826017:3271</text:p>
          </table:table-cell>
          <table:covered-table-cell/>
          <table:table-cell office:value-type="float" office:value="191910" table:style-name="ce20">
            <text:p>19191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2" table:number-rows-spanned="1" table:style-name="ce2">
            <text:p>36:25:6945004:901</text:p>
          </table:table-cell>
          <table:covered-table-cell/>
          <table:table-cell office:value-type="float" office:value="1247143.8600000001" table:style-name="ce20">
            <text:p>1247143,8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2" table:number-rows-spanned="1" table:style-name="ce2">
            <text:p>36:25:6983000:21</text:p>
          </table:table-cell>
          <table:covered-table-cell/>
          <table:table-cell office:value-type="float" office:value="349565" table:style-name="ce20">
            <text:p>349565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2" table:number-rows-spanned="1" table:style-name="ce2">
            <text:p>36:27:0000000:7393</text:p>
          </table:table-cell>
          <table:covered-table-cell/>
          <table:table-cell office:value-type="float" office:value="3341275.92" table:style-name="ce20">
            <text:p>3341275,9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2" table:number-rows-spanned="1" table:style-name="ce2">
            <text:p>36:27:0000000:7394</text:p>
          </table:table-cell>
          <table:covered-table-cell/>
          <table:table-cell office:value-type="float" office:value="1225738.44" table:style-name="ce20">
            <text:p>1225738,4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2" table:number-rows-spanned="1" table:style-name="ce2">
            <text:p>36:27:0011210:46</text:p>
          </table:table-cell>
          <table:covered-table-cell/>
          <table:table-cell office:value-type="float" office:value="636270.93000000005" table:style-name="ce20">
            <text:p>636270,9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2" table:number-rows-spanned="1" table:style-name="ce2">
            <text:p>36:27:0012020:23</text:p>
          </table:table-cell>
          <table:covered-table-cell/>
          <table:table-cell office:value-type="float" office:value="610450.47" table:style-name="ce20">
            <text:p>610450,47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2" table:number-rows-spanned="1" table:style-name="ce2">
            <text:p>36:27:0012317:16</text:p>
          </table:table-cell>
          <table:covered-table-cell/>
          <table:table-cell office:value-type="float" office:value="357676.74" table:style-name="ce20">
            <text:p>357676,7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2" table:number-rows-spanned="1" table:style-name="ce2">
            <text:p>36:28:1400006:23</text:p>
          </table:table-cell>
          <table:covered-table-cell/>
          <table:table-cell office:value-type="float" office:value="276981.32" table:style-name="ce20">
            <text:p>276981,3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2" table:number-rows-spanned="1" table:style-name="ce2">
            <text:p>36:28:6500025:249</text:p>
          </table:table-cell>
          <table:covered-table-cell/>
          <table:table-cell office:value-type="float" office:value="475422" table:style-name="ce20">
            <text:p>475422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2" table:number-rows-spanned="1" table:style-name="ce2">
            <text:p>36:28:8316000:260</text:p>
          </table:table-cell>
          <table:covered-table-cell/>
          <table:table-cell office:value-type="float" office:value="279103" table:style-name="ce20">
            <text:p>279103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2" table:number-rows-spanned="1" table:style-name="ce2">
            <text:p>36:28:8406000:58</text:p>
          </table:table-cell>
          <table:covered-table-cell/>
          <table:table-cell office:value-type="float" office:value="284535.53000000003" table:style-name="ce20">
            <text:p>284535,5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2" table:number-rows-spanned="1" table:style-name="ce2">
            <text:p>36:28:8412000:128</text:p>
          </table:table-cell>
          <table:covered-table-cell/>
          <table:table-cell office:value-type="float" office:value="291686.7" table:style-name="ce20">
            <text:p>291686,7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2" table:number-rows-spanned="1" table:style-name="ce2">
            <text:p>36:28:8442000:731</text:p>
          </table:table-cell>
          <table:covered-table-cell/>
          <table:table-cell office:value-type="float" office:value="149796" table:style-name="ce20">
            <text:p>149796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2" table:number-rows-spanned="1" table:style-name="ce2">
            <text:p>36:28:8442000:732</text:p>
          </table:table-cell>
          <table:covered-table-cell/>
          <table:table-cell office:value-type="float" office:value="149778" table:style-name="ce20">
            <text:p>149778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2" table:number-rows-spanned="1" table:style-name="ce2">
            <text:p>36:29:5400001:283</text:p>
          </table:table-cell>
          <table:covered-table-cell/>
          <table:table-cell office:value-type="float" office:value="407997" table:style-name="ce20">
            <text:p>407997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2" table:number-rows-spanned="1" table:style-name="ce2">
            <text:p>36:29:7000020:31</text:p>
          </table:table-cell>
          <table:covered-table-cell/>
          <table:table-cell office:value-type="float" office:value="409017.3" table:style-name="ce20">
            <text:p>409017,3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2" table:number-rows-spanned="1" table:style-name="ce2">
            <text:p>36:30:0101041:184</text:p>
          </table:table-cell>
          <table:covered-table-cell/>
          <table:table-cell office:value-type="float" office:value="130631.76" table:style-name="ce20">
            <text:p>130631,7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2" table:number-rows-spanned="1" table:style-name="ce2">
            <text:p>36:30:0101041:9</text:p>
          </table:table-cell>
          <table:covered-table-cell/>
          <table:table-cell office:value-type="float" office:value="111192.51" table:style-name="ce20">
            <text:p>111192,51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2" table:number-rows-spanned="1" table:style-name="ce2">
            <text:p>36:31:2000012:28</text:p>
          </table:table-cell>
          <table:covered-table-cell/>
          <table:table-cell office:value-type="float" office:value="767672.52" table:style-name="ce20">
            <text:p>767672,5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2" table:number-rows-spanned="1" table:style-name="ce2">
            <text:p>36:31:3818000:243</text:p>
          </table:table-cell>
          <table:covered-table-cell/>
          <table:table-cell office:value-type="float" office:value="31402.799999999999" table:style-name="ce20">
            <text:p>31402,8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2" table:number-rows-spanned="1" table:style-name="ce2">
            <text:p>36:31:3821002:970</text:p>
          </table:table-cell>
          <table:covered-table-cell/>
          <table:table-cell office:value-type="float" office:value="67940.850000000006" table:style-name="ce20">
            <text:p>67940,85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2" table:number-rows-spanned="1" table:style-name="ce2">
            <text:p>36:31:3906001:496</text:p>
          </table:table-cell>
          <table:covered-table-cell/>
          <table:table-cell office:value-type="float" office:value="33866.1" table:style-name="ce20">
            <text:p>33866,1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2" table:number-rows-spanned="1" table:style-name="ce2">
            <text:p>36:32:0100058:342</text:p>
          </table:table-cell>
          <table:covered-table-cell/>
          <table:table-cell office:value-type="float" office:value="342632.52" table:style-name="ce20">
            <text:p>342632,5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2" table:number-rows-spanned="1" table:style-name="ce2">
            <text:p>36:32:0100058:343</text:p>
          </table:table-cell>
          <table:covered-table-cell/>
          <table:table-cell office:value-type="float" office:value="341087.76" table:style-name="ce20">
            <text:p>341087,7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2" table:number-rows-spanned="1" table:style-name="ce2">
            <text:p>36:32:0100078:38</text:p>
          </table:table-cell>
          <table:covered-table-cell/>
          <table:table-cell office:value-type="float" office:value="298670.52" table:style-name="ce20">
            <text:p>298670,5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2" table:number-rows-spanned="1" table:style-name="ce2">
            <text:p>36:32:6600007:173</text:p>
          </table:table-cell>
          <table:covered-table-cell/>
          <table:table-cell office:value-type="float" office:value="2701234.34" table:style-name="ce20">
            <text:p>2701234,3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2" table:number-rows-spanned="1" table:style-name="ce2">
            <text:p>36:32:6600007:198</text:p>
          </table:table-cell>
          <table:covered-table-cell/>
          <table:table-cell office:value-type="float" office:value="83800" table:style-name="ce20">
            <text:p>83800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2" table:number-rows-spanned="1" table:style-name="ce2">
            <text:p>36:34:0000000:42086</text:p>
          </table:table-cell>
          <table:covered-table-cell/>
          <table:table-cell office:value-type="float" office:value="3171713.23" table:style-name="ce20">
            <text:p>3171713,2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2" table:number-rows-spanned="1" table:style-name="ce2">
            <text:p>36:34:0103010:3</text:p>
          </table:table-cell>
          <table:covered-table-cell/>
          <table:table-cell office:value-type="float" office:value="898685.04" table:style-name="ce20">
            <text:p>898685,0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2" table:number-rows-spanned="1" table:style-name="ce2">
            <text:p>36:34:0103018:433</text:p>
          </table:table-cell>
          <table:covered-table-cell/>
          <table:table-cell office:value-type="float" office:value="511227.68" table:style-name="ce20">
            <text:p>511227,6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2" table:number-rows-spanned="1" table:style-name="ce2">
            <text:p>36:34:0103018:434</text:p>
          </table:table-cell>
          <table:covered-table-cell/>
          <table:table-cell office:value-type="float" office:value="834713.44" table:style-name="ce20">
            <text:p>834713,4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2" table:number-rows-spanned="1" table:style-name="ce2">
            <text:p>36:34:0106030:2230</text:p>
          </table:table-cell>
          <table:covered-table-cell/>
          <table:table-cell office:value-type="float" office:value="95672.74" table:style-name="ce20">
            <text:p>95672,7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2" table:number-rows-spanned="1" table:style-name="ce2">
            <text:p>36:34:0115009:7</text:p>
          </table:table-cell>
          <table:covered-table-cell/>
          <table:table-cell office:value-type="float" office:value="248665.98" table:style-name="ce20">
            <text:p>248665,9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2" table:number-rows-spanned="1" table:style-name="ce2">
            <text:p>36:34:0201026:585</text:p>
          </table:table-cell>
          <table:covered-table-cell/>
          <table:table-cell office:value-type="float" office:value="1603090.5" table:style-name="ce20">
            <text:p>1603090,5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2" table:number-rows-spanned="1" table:style-name="ce2">
            <text:p>36:34:0201026:586</text:p>
          </table:table-cell>
          <table:covered-table-cell/>
          <table:table-cell office:value-type="float" office:value="1301467.5" table:style-name="ce20">
            <text:p>1301467,5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2" table:number-rows-spanned="1" table:style-name="ce2">
            <text:p>36:34:0204002:17876</text:p>
          </table:table-cell>
          <table:covered-table-cell/>
          <table:table-cell office:value-type="float" office:value="86794.240000000005" table:style-name="ce20">
            <text:p>86794,2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2" table:number-rows-spanned="1" table:style-name="ce2">
            <text:p>36:34:0204002:17877</text:p>
          </table:table-cell>
          <table:covered-table-cell/>
          <table:table-cell office:value-type="float" office:value="69708.240000000005" table:style-name="ce20">
            <text:p>69708,2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2" table:number-rows-spanned="1" table:style-name="ce2">
            <text:p>36:34:0204002:94</text:p>
          </table:table-cell>
          <table:covered-table-cell/>
          <table:table-cell office:value-type="float" office:value="75172994.739999995" table:style-name="ce20">
            <text:p>75172994,7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2" table:number-rows-spanned="1" table:style-name="ce2">
            <text:p>36:34:0211002:23731</text:p>
          </table:table-cell>
          <table:covered-table-cell/>
          <table:table-cell office:value-type="float" office:value="75658.179999999993" table:style-name="ce20">
            <text:p>75658,1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2" table:number-rows-spanned="1" table:style-name="ce2">
            <text:p>36:34:0211002:40</text:p>
          </table:table-cell>
          <table:covered-table-cell/>
          <table:table-cell office:value-type="float" office:value="181134160.56" table:style-name="ce20">
            <text:p>181134160,5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2" table:number-rows-spanned="1" table:style-name="ce2">
            <text:p>36:34:0303030:3234</text:p>
          </table:table-cell>
          <table:covered-table-cell/>
          <table:table-cell office:value-type="float" office:value="68176.02" table:style-name="ce20">
            <text:p>68176,0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2" table:number-rows-spanned="1" table:style-name="ce2">
            <text:p>36:34:0305042:430</text:p>
          </table:table-cell>
          <table:covered-table-cell/>
          <table:table-cell office:value-type="float" office:value="546435" table:style-name="ce20">
            <text:p>546435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2" table:number-rows-spanned="1" table:style-name="ce2">
            <text:p>36:34:0305042:431</text:p>
          </table:table-cell>
          <table:covered-table-cell/>
          <table:table-cell office:value-type="float" office:value="551148" table:style-name="ce20">
            <text:p>551148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2" table:number-rows-spanned="1" table:style-name="ce2">
            <text:p>36:34:0342002:26</text:p>
          </table:table-cell>
          <table:covered-table-cell/>
          <table:table-cell office:value-type="float" office:value="385132.18" table:style-name="ce20">
            <text:p>385132,1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2" table:number-rows-spanned="1" table:style-name="ce2">
            <text:p>36:34:0402005:2716</text:p>
          </table:table-cell>
          <table:covered-table-cell/>
          <table:table-cell office:value-type="float" office:value="20856891.379999999" table:style-name="ce20">
            <text:p>20856891,38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2" table:number-rows-spanned="1" table:style-name="ce2">
            <text:p>36:34:0402005:2717</text:p>
          </table:table-cell>
          <table:covered-table-cell/>
          <table:table-cell office:value-type="float" office:value="7455222.7199999997" table:style-name="ce20">
            <text:p>7455222,72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2" table:number-rows-spanned="1" table:style-name="ce2">
            <text:p>36:34:0402005:2718</text:p>
          </table:table-cell>
          <table:covered-table-cell/>
          <table:table-cell office:value-type="float" office:value="41870529.030000001" table:style-name="ce20">
            <text:p>41870529,0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2" table:number-rows-spanned="1" table:style-name="ce2">
            <text:p>36:34:0402005:33</text:p>
          </table:table-cell>
          <table:covered-table-cell/>
          <table:table-cell office:value-type="float" office:value="3744678" table:style-name="ce20">
            <text:p>3744678,0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2" table:number-rows-spanned="1" table:style-name="ce2">
            <text:p>36:34:0402005:39</text:p>
          </table:table-cell>
          <table:covered-table-cell/>
          <table:table-cell office:value-type="float" office:value="2272195.5299999998" table:style-name="ce20">
            <text:p>2272195,53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2" table:number-rows-spanned="1" table:style-name="ce2">
            <text:p>36:34:0402005:48</text:p>
          </table:table-cell>
          <table:covered-table-cell/>
          <table:table-cell office:value-type="float" office:value="3084674.4" table:style-name="ce20">
            <text:p>3084674,4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2" table:number-rows-spanned="1" table:style-name="ce2">
            <text:p>36:34:0404001:1146</text:p>
          </table:table-cell>
          <table:covered-table-cell/>
          <table:table-cell office:value-type="float" office:value="2485072.64" table:style-name="ce20">
            <text:p>2485072,6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2" table:number-rows-spanned="1" table:style-name="ce2">
            <text:p>36:34:0504003:115</text:p>
          </table:table-cell>
          <table:covered-table-cell/>
          <table:table-cell office:value-type="float" office:value="2551182.2000000002" table:style-name="ce20">
            <text:p>2551182,20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2" table:number-rows-spanned="1" table:style-name="ce2">
            <text:p>36:34:0505056:10694</text:p>
          </table:table-cell>
          <table:covered-table-cell/>
          <table:table-cell office:value-type="float" office:value="91446.94" table:style-name="ce20">
            <text:p>91446,9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2" table:number-rows-spanned="1" table:style-name="ce2">
            <text:p>36:34:0508001:135</text:p>
          </table:table-cell>
          <table:covered-table-cell/>
          <table:table-cell office:value-type="float" office:value="523212253.45999998" table:style-name="ce20">
            <text:p>523212253,4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2" table:number-rows-spanned="1" table:style-name="ce2">
            <text:p>36:34:0508001:36625</text:p>
          </table:table-cell>
          <table:covered-table-cell/>
          <table:table-cell office:value-type="float" office:value="70221.990000000005" table:style-name="ce20">
            <text:p>70221,99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2" table:number-rows-spanned="1" table:style-name="ce2">
            <text:p>36:34:0602001:18986</text:p>
          </table:table-cell>
          <table:covered-table-cell/>
          <table:table-cell office:value-type="float" office:value="73953057.959999993" table:style-name="ce20">
            <text:p>73953057,96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2" table:number-rows-spanned="1" table:style-name="ce2">
            <text:p>36:34:0602001:82219</text:p>
          </table:table-cell>
          <table:covered-table-cell/>
          <table:table-cell office:value-type="float" office:value="66573.84" table:style-name="ce20">
            <text:p>66573,8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21">
            <text:p>138</text:p>
          </table:table-cell>
          <table:table-cell office:value-type="string" table:number-columns-spanned="2" table:number-rows-spanned="1" table:style-name="ce2">
            <text:p>36:34:0602001:82220</text:p>
          </table:table-cell>
          <table:covered-table-cell/>
          <table:table-cell office:value-type="float" office:value="66552.240000000005" table:style-name="ce22">
            <text:p>66552,24</text:p>
          </table:table-cell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3" table:number-rows-spanned="1" table:style-name="ce2">
            <text:p>36:01:0010456:49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3" table:number-rows-spanned="1" table:style-name="ce2">
            <text:p>36:01:0050005:7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3" table:number-rows-spanned="1" table:style-name="ce2">
            <text:p>36:01:0410004:1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3" table:number-rows-spanned="1" table:style-name="ce2">
            <text:p>36:01:0430007: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3" table:number-rows-spanned="1" table:style-name="ce2">
            <text:p>36:01:0610003: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3" table:number-rows-spanned="1" table:style-name="ce2">
            <text:p>36:01:0630014:11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3" table:number-rows-spanned="1" table:style-name="ce2">
            <text:p>36:01:0660011:2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3" table:number-rows-spanned="1" table:style-name="ce2">
            <text:p>36:02:0100037:7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3" table:number-rows-spanned="1" table:style-name="ce2">
            <text:p>36:02:3900011:4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3" table:number-rows-spanned="1" table:style-name="ce2">
            <text:p>36:04:0101012:22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3" table:number-rows-spanned="1" table:style-name="ce2">
            <text:p>36:04:0101012:22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3" table:number-rows-spanned="1" table:style-name="ce2">
            <text:p>36:04:0101032:3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3" table:number-rows-spanned="1" table:style-name="ce2">
            <text:p>36:04:0102048:7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3" table:number-rows-spanned="1" table:style-name="ce2">
            <text:p>36:05:0100135:21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3" table:number-rows-spanned="1" table:style-name="ce2">
            <text:p>36:05:0100197:1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3" table:number-rows-spanned="1" table:style-name="ce2">
            <text:p>36:05:2500024:21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3" table:number-rows-spanned="1" table:style-name="ce2">
            <text:p>36:05:3000008:3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3" table:number-rows-spanned="1" table:style-name="ce2">
            <text:p>36:06:0100013:5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3" table:number-rows-spanned="1" table:style-name="ce2">
            <text:p>36:06:0100030:1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3" table:number-rows-spanned="1" table:style-name="ce2">
            <text:p>36:06:0900009:9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3" table:number-rows-spanned="1" table:style-name="ce2">
            <text:p>36:06:1000004:25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3" table:number-rows-spanned="1" table:style-name="ce2">
            <text:p>36:06:1400003: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3" table:number-rows-spanned="1" table:style-name="ce2">
            <text:p>36:06:1400018:5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3" table:number-rows-spanned="1" table:style-name="ce2">
            <text:p>36:07:0100020:5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3" table:number-rows-spanned="1" table:style-name="ce2">
            <text:p>36:08:0102015:3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3" table:number-rows-spanned="1" table:style-name="ce2">
            <text:p>36:09:0109006:14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3" table:number-rows-spanned="1" table:style-name="ce2">
            <text:p>36:09:3100016:2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3" table:number-rows-spanned="1" table:style-name="ce2">
            <text:p>36:09:3100025: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3" table:number-rows-spanned="1" table:style-name="ce2">
            <text:p>36:09:3100028: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3" table:number-rows-spanned="1" table:style-name="ce2">
            <text:p>36:09:3100032:3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3" table:number-rows-spanned="1" table:style-name="ce2">
            <text:p>36:09:3500009: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3" table:number-rows-spanned="1" table:style-name="ce2">
            <text:p>36:09:3600001:2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3" table:number-rows-spanned="1" table:style-name="ce2">
            <text:p>36:09:4305018:15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3" table:number-rows-spanned="1" table:style-name="ce2">
            <text:p>36:10:0100068:3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3" table:number-rows-spanned="1" table:style-name="ce2">
            <text:p>36:10:0100254:1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3" table:number-rows-spanned="1" table:style-name="ce2">
            <text:p>36:10:1500001:2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3" table:number-rows-spanned="1" table:style-name="ce2">
            <text:p>36:10:4700018:11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3" table:number-rows-spanned="1" table:style-name="ce2">
            <text:p>36:11:0100047:33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3" table:number-rows-spanned="1" table:style-name="ce2">
            <text:p>36:12:0100069:2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3" table:number-rows-spanned="1" table:style-name="ce2">
            <text:p>36:12:0100100: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3" table:number-rows-spanned="1" table:style-name="ce2">
            <text:p>36:12:0400002:18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3" table:number-rows-spanned="1" table:style-name="ce2">
            <text:p>36:13:0100022:104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3" table:number-rows-spanned="1" table:style-name="ce2">
            <text:p>36:13:0100022:107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3" table:number-rows-spanned="1" table:style-name="ce2">
            <text:p>36:13:0100022:3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3" table:number-rows-spanned="1" table:style-name="ce2">
            <text:p>36:13:1200008:106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3" table:number-rows-spanned="1" table:style-name="ce2">
            <text:p>36:13:3000004:20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3" table:number-rows-spanned="1" table:style-name="ce2">
            <text:p>36:14:0000000:16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3" table:number-rows-spanned="1" table:style-name="ce2">
            <text:p>36:14:0000000:1658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3" table:number-rows-spanned="1" table:style-name="ce2">
            <text:p>36:14:0000000:1664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3" table:number-rows-spanned="1" table:style-name="ce2">
            <text:p>36:14:0000000:1708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3" table:number-rows-spanned="1" table:style-name="ce2">
            <text:p>36:14:0000000:1717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3" table:number-rows-spanned="1" table:style-name="ce2">
            <text:p>36:14:0000000:1722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3" table:number-rows-spanned="1" table:style-name="ce2">
            <text:p>36:14:0013709:1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3" table:number-rows-spanned="1" table:style-name="ce2">
            <text:p>36:14:0013709:1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3" table:number-rows-spanned="1" table:style-name="ce2">
            <text:p>36:14:0013709:2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3" table:number-rows-spanned="1" table:style-name="ce2">
            <text:p>36:14:0013709: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3" table:number-rows-spanned="1" table:style-name="ce2">
            <text:p>36:14:0013709: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3" table:number-rows-spanned="1" table:style-name="ce2">
            <text:p>36:14:0013710: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3" table:number-rows-spanned="1" table:style-name="ce2">
            <text:p>36:14:0014401:114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3" table:number-rows-spanned="1" table:style-name="ce2">
            <text:p>36:14:0014401:114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3" table:number-rows-spanned="1" table:style-name="ce2">
            <text:p>36:14:0014401:114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3" table:number-rows-spanned="1" table:style-name="ce2">
            <text:p>36:14:0014401:11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3" table:number-rows-spanned="1" table:style-name="ce2">
            <text:p>36:14:0014401:116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3" table:number-rows-spanned="1" table:style-name="ce2">
            <text:p>36:14:0014401:117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3" table:number-rows-spanned="1" table:style-name="ce2">
            <text:p>36:14:0014401:12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3" table:number-rows-spanned="1" table:style-name="ce2">
            <text:p>36:14:0014401:13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3" table:number-rows-spanned="1" table:style-name="ce2">
            <text:p>36:14:0014401:13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3" table:number-rows-spanned="1" table:style-name="ce2">
            <text:p>36:14:0014401:19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3" table:number-rows-spanned="1" table:style-name="ce2">
            <text:p>36:14:0014401:195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3" table:number-rows-spanned="1" table:style-name="ce2">
            <text:p>36:14:0014401:196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3" table:number-rows-spanned="1" table:style-name="ce2">
            <text:p>36:14:0014401:197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3" table:number-rows-spanned="1" table:style-name="ce2">
            <text:p>36:14:0014401:197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3" table:number-rows-spanned="1" table:style-name="ce2">
            <text:p>36:14:0014401:197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3" table:number-rows-spanned="1" table:style-name="ce2">
            <text:p>36:14:0014401:21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3" table:number-rows-spanned="1" table:style-name="ce2">
            <text:p>36:14:0014401:22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3" table:number-rows-spanned="1" table:style-name="ce2">
            <text:p>36:14:0014401:22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3" table:number-rows-spanned="1" table:style-name="ce2">
            <text:p>36:14:0014401:24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3" table:number-rows-spanned="1" table:style-name="ce2">
            <text:p>36:14:0014401:24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3" table:number-rows-spanned="1" table:style-name="ce2">
            <text:p>36:14:0014401:33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3" table:number-rows-spanned="1" table:style-name="ce2">
            <text:p>36:14:0014401:35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3" table:number-rows-spanned="1" table:style-name="ce2">
            <text:p>36:14:0014401:74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3" table:number-rows-spanned="1" table:style-name="ce2">
            <text:p>36:14:0014401:74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3" table:number-rows-spanned="1" table:style-name="ce2">
            <text:p>36:14:0014401:8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3" table:number-rows-spanned="1" table:style-name="ce2">
            <text:p>36:14:0014401:9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3" table:number-rows-spanned="1" table:style-name="ce2">
            <text:p>36:14:0016001:14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3" table:number-rows-spanned="1" table:style-name="ce2">
            <text:p>36:14:0016001:1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3" table:number-rows-spanned="1" table:style-name="ce2">
            <text:p>36:14:0070001:16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3" table:number-rows-spanned="1" table:style-name="ce2">
            <text:p>36:14:0070001:16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3" table:number-rows-spanned="1" table:style-name="ce2">
            <text:p>36:14:0240011:37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3" table:number-rows-spanned="1" table:style-name="ce2">
            <text:p>36:14:0520009:72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3" table:number-rows-spanned="1" table:style-name="ce2">
            <text:p>36:14:0520009:8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3" table:number-rows-spanned="1" table:style-name="ce2">
            <text:p>36:14:0750002:1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3" table:number-rows-spanned="1" table:style-name="ce2">
            <text:p>36:14:0780602:29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3" table:number-rows-spanned="1" table:style-name="ce2">
            <text:p>36:15:6000013:13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3" table:number-rows-spanned="1" table:style-name="ce2">
            <text:p>36:16:0000000:740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3" table:number-rows-spanned="1" table:style-name="ce2">
            <text:p>36:16:0101001:33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3" table:number-rows-spanned="1" table:style-name="ce2">
            <text:p>36:16:0101005:347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3" table:number-rows-spanned="1" table:style-name="ce2">
            <text:p>36:16:0101006:283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3" table:number-rows-spanned="1" table:style-name="ce2">
            <text:p>36:16:0101006:8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3" table:number-rows-spanned="1" table:style-name="ce2">
            <text:p>36:16:0102006:32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3" table:number-rows-spanned="1" table:style-name="ce2">
            <text:p>36:16:0102008:49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3" table:number-rows-spanned="1" table:style-name="ce2">
            <text:p>36:16:0102012:1400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3" table:number-rows-spanned="1" table:style-name="ce2">
            <text:p>36:16:0102013:171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3" table:number-rows-spanned="1" table:style-name="ce2">
            <text:p>36:16:0401006:8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3" table:number-rows-spanned="1" table:style-name="ce2">
            <text:p>36:16:0601009:56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3" table:number-rows-spanned="1" table:style-name="ce2">
            <text:p>36:16:0601016:89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3" table:number-rows-spanned="1" table:style-name="ce2">
            <text:p>36:16:5300002:120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3" table:number-rows-spanned="1" table:style-name="ce2">
            <text:p>36:16:5300002:49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3" table:number-rows-spanned="1" table:style-name="ce2">
            <text:p>36:16:5400003:23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3" table:number-rows-spanned="1" table:style-name="ce2">
            <text:p>36:16:5400004:712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3" table:number-rows-spanned="1" table:style-name="ce2">
            <text:p>36:16:5402003:6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3" table:number-rows-spanned="1" table:style-name="ce2">
            <text:p>36:16:5434001:22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3" table:number-rows-spanned="1" table:style-name="ce2">
            <text:p>36:16:5500001:460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3" table:number-rows-spanned="1" table:style-name="ce2">
            <text:p>36:16:5500001:474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3" table:number-rows-spanned="1" table:style-name="ce2">
            <text:p>36:17:0100022:7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3" table:number-rows-spanned="1" table:style-name="ce2">
            <text:p>36:17:0100023:33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3" table:number-rows-spanned="1" table:style-name="ce2">
            <text:p>36:17:3000008:20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3" table:number-rows-spanned="1" table:style-name="ce2">
            <text:p>36:18:0500004:32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3" table:number-rows-spanned="1" table:style-name="ce2">
            <text:p>36:19:0104101:21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3" table:number-rows-spanned="1" table:style-name="ce2">
            <text:p>36:19:0104101:3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3" table:number-rows-spanned="1" table:style-name="ce2">
            <text:p>36:19:4700004:1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3" table:number-rows-spanned="1" table:style-name="ce2">
            <text:p>36:20:0100036:10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3" table:number-rows-spanned="1" table:style-name="ce2">
            <text:p>36:20:0100037:11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3" table:number-rows-spanned="1" table:style-name="ce2">
            <text:p>36:20:1200020:1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3" table:number-rows-spanned="1" table:style-name="ce2">
            <text:p>36:20:1200043:5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3" table:number-rows-spanned="1" table:style-name="ce2">
            <text:p>36:20:3100005:2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3" table:number-rows-spanned="1" table:style-name="ce2">
            <text:p>36:20:3300012:9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3" table:number-rows-spanned="1" table:style-name="ce2">
            <text:p>36:20:3300013: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3" table:number-rows-spanned="1" table:style-name="ce2">
            <text:p>36:20:3300017:7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3" table:number-rows-spanned="1" table:style-name="ce2">
            <text:p>36:21:2400003:1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3" table:number-rows-spanned="1" table:style-name="ce2">
            <text:p>36:22:0100029:3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3" table:number-rows-spanned="1" table:style-name="ce2">
            <text:p>36:23:0102002:1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3" table:number-rows-spanned="1" table:style-name="ce2">
            <text:p>36:23:0103001: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3" table:number-rows-spanned="1" table:style-name="ce2">
            <text:p>36:23:1500015:8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3" table:number-rows-spanned="1" table:style-name="ce2">
            <text:p>36:23:1800011:21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3" table:number-rows-spanned="1" table:style-name="ce2">
            <text:p>36:24:3400001:1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3" table:number-rows-spanned="1" table:style-name="ce2">
            <text:p>36:24:3400001:20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3" table:number-rows-spanned="1" table:style-name="ce2">
            <text:p>36:25:0100042:1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3" table:number-rows-spanned="1" table:style-name="ce2">
            <text:p>36:25:0100049:1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3" table:number-rows-spanned="1" table:style-name="ce2">
            <text:p>36:25:0200003:2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3" table:number-rows-spanned="1" table:style-name="ce2">
            <text:p>36:25:1600002:48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3" table:number-rows-spanned="1" table:style-name="ce2">
            <text:p>36:25:3700003:10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3" table:number-rows-spanned="1" table:style-name="ce2">
            <text:p>36:25:6000014:1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3" table:number-rows-spanned="1" table:style-name="ce2">
            <text:p>36:25:6600010:183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3" table:number-rows-spanned="1" table:style-name="ce2">
            <text:p>36:25:6819000:196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3" table:number-rows-spanned="1" table:style-name="ce2">
            <text:p>36:25:6828000:40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3" table:number-rows-spanned="1" table:style-name="ce2">
            <text:p>36:25:6828000:40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3" table:number-rows-spanned="1" table:style-name="ce2">
            <text:p>36:25:6914000:22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3" table:number-rows-spanned="1" table:style-name="ce2">
            <text:p>36:25:6945004:91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3" table:number-rows-spanned="1" table:style-name="ce2">
            <text:p>36:25:6945016:228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3" table:number-rows-spanned="1" table:style-name="ce2">
            <text:p>36:26:0100034: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3" table:number-rows-spanned="1" table:style-name="ce2">
            <text:p>36:27:0011003:3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3" table:number-rows-spanned="1" table:style-name="ce2">
            <text:p>36:27:0011003:3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3" table:number-rows-spanned="1" table:style-name="ce2">
            <text:p>36:27:0012605: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3" table:number-rows-spanned="1" table:style-name="ce2">
            <text:p>36:27:0970021:2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3" table:number-rows-spanned="1" table:style-name="ce2">
            <text:p>36:28:0000000:5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3" table:number-rows-spanned="1" table:style-name="ce2">
            <text:p>36:28:0103018:1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3" table:number-rows-spanned="1" table:style-name="ce2">
            <text:p>36:28:1700004:39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3" table:number-rows-spanned="1" table:style-name="ce2">
            <text:p>36:28:2000003:50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3" table:number-rows-spanned="1" table:style-name="ce2">
            <text:p>36:28:2800003:5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3" table:number-rows-spanned="1" table:style-name="ce2">
            <text:p>36:28:5400005:3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3" table:number-rows-spanned="1" table:style-name="ce2">
            <text:p>36:28:8400016:107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3" table:number-rows-spanned="1" table:style-name="ce2">
            <text:p>36:28:8416000:44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3" table:number-rows-spanned="1" table:style-name="ce2">
            <text:p>36:28:8417000:18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3" table:number-rows-spanned="1" table:style-name="ce2">
            <text:p>36:28:8456000:38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3" table:number-rows-spanned="1" table:style-name="ce2">
            <text:p>36:29:0105002:4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3" table:number-rows-spanned="1" table:style-name="ce2">
            <text:p>36:29:3900002: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3" table:number-rows-spanned="1" table:style-name="ce2">
            <text:p>36:29:4900003:2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3" table:number-rows-spanned="1" table:style-name="ce2">
            <text:p>36:29:5700001:3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3" table:number-rows-spanned="1" table:style-name="ce2">
            <text:p>36:30:0101025: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3" table:number-rows-spanned="1" table:style-name="ce2">
            <text:p>36:30:0101032:2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3" table:number-rows-spanned="1" table:style-name="ce2">
            <text:p>36:30:0101035:11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3" table:number-rows-spanned="1" table:style-name="ce2">
            <text:p>36:30:0101035:17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3" table:number-rows-spanned="1" table:style-name="ce2">
            <text:p>36:30:0101041:9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3" table:number-rows-spanned="1" table:style-name="ce2">
            <text:p>36:30:0101042:15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19">
            <text:p>176</text:p>
          </table:table-cell>
          <table:table-cell office:value-type="string" table:number-columns-spanned="3" table:number-rows-spanned="1" table:style-name="ce2">
            <text:p>36:30:0101042:40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19">
            <text:p>177</text:p>
          </table:table-cell>
          <table:table-cell office:value-type="string" table:number-columns-spanned="3" table:number-rows-spanned="1" table:style-name="ce2">
            <text:p>36:30:1700024: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19">
            <text:p>178</text:p>
          </table:table-cell>
          <table:table-cell office:value-type="string" table:number-columns-spanned="3" table:number-rows-spanned="1" table:style-name="ce2">
            <text:p>36:30:2800002:1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19">
            <text:p>179</text:p>
          </table:table-cell>
          <table:table-cell office:value-type="string" table:number-columns-spanned="3" table:number-rows-spanned="1" table:style-name="ce2">
            <text:p>36:30:2800002: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19">
            <text:p>180</text:p>
          </table:table-cell>
          <table:table-cell office:value-type="string" table:number-columns-spanned="3" table:number-rows-spanned="1" table:style-name="ce2">
            <text:p>36:31:0000000:34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19">
            <text:p>181</text:p>
          </table:table-cell>
          <table:table-cell office:value-type="string" table:number-columns-spanned="3" table:number-rows-spanned="1" table:style-name="ce2">
            <text:p>36:31:0000000:78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19">
            <text:p>182</text:p>
          </table:table-cell>
          <table:table-cell office:value-type="string" table:number-columns-spanned="3" table:number-rows-spanned="1" table:style-name="ce2">
            <text:p>36:31:0100022:6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19">
            <text:p>183</text:p>
          </table:table-cell>
          <table:table-cell office:value-type="string" table:number-columns-spanned="3" table:number-rows-spanned="1" table:style-name="ce2">
            <text:p>36:31:0100033: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19">
            <text:p>184</text:p>
          </table:table-cell>
          <table:table-cell office:value-type="string" table:number-columns-spanned="3" table:number-rows-spanned="1" table:style-name="ce2">
            <text:p>36:31:0100060: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19">
            <text:p>185</text:p>
          </table:table-cell>
          <table:table-cell office:value-type="string" table:number-columns-spanned="3" table:number-rows-spanned="1" table:style-name="ce2">
            <text:p>36:31:0100066: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19">
            <text:p>186</text:p>
          </table:table-cell>
          <table:table-cell office:value-type="string" table:number-columns-spanned="3" table:number-rows-spanned="1" table:style-name="ce2">
            <text:p>36:31:3800020:4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19">
            <text:p>187</text:p>
          </table:table-cell>
          <table:table-cell office:value-type="string" table:number-columns-spanned="3" table:number-rows-spanned="1" table:style-name="ce2">
            <text:p>36:31:3821002:11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19">
            <text:p>188</text:p>
          </table:table-cell>
          <table:table-cell office:value-type="string" table:number-columns-spanned="3" table:number-rows-spanned="1" table:style-name="ce2">
            <text:p>36:31:3821002:58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19">
            <text:p>189</text:p>
          </table:table-cell>
          <table:table-cell office:value-type="string" table:number-columns-spanned="3" table:number-rows-spanned="1" table:style-name="ce2">
            <text:p>36:31:3821002:95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19">
            <text:p>190</text:p>
          </table:table-cell>
          <table:table-cell office:value-type="string" table:number-columns-spanned="3" table:number-rows-spanned="1" table:style-name="ce2">
            <text:p>36:31:4000002:21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19">
            <text:p>191</text:p>
          </table:table-cell>
          <table:table-cell office:value-type="string" table:number-columns-spanned="3" table:number-rows-spanned="1" table:style-name="ce2">
            <text:p>36:31:4000012:6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19">
            <text:p>192</text:p>
          </table:table-cell>
          <table:table-cell office:value-type="string" table:number-columns-spanned="3" table:number-rows-spanned="1" table:style-name="ce2">
            <text:p>36:32:0100102:26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19">
            <text:p>193</text:p>
          </table:table-cell>
          <table:table-cell office:value-type="string" table:number-columns-spanned="3" table:number-rows-spanned="1" table:style-name="ce2">
            <text:p>36:32:1700005:3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19">
            <text:p>194</text:p>
          </table:table-cell>
          <table:table-cell office:value-type="string" table:number-columns-spanned="3" table:number-rows-spanned="1" table:style-name="ce2">
            <text:p>36:32:4300009:4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19">
            <text:p>195</text:p>
          </table:table-cell>
          <table:table-cell office:value-type="string" table:number-columns-spanned="3" table:number-rows-spanned="1" table:style-name="ce2">
            <text:p>36:32:4400003: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19">
            <text:p>196</text:p>
          </table:table-cell>
          <table:table-cell office:value-type="string" table:number-columns-spanned="3" table:number-rows-spanned="1" table:style-name="ce2">
            <text:p>36:32:5900008:1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19">
            <text:p>197</text:p>
          </table:table-cell>
          <table:table-cell office:value-type="string" table:number-columns-spanned="3" table:number-rows-spanned="1" table:style-name="ce2">
            <text:p>36:33:0002703:17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19">
            <text:p>198</text:p>
          </table:table-cell>
          <table:table-cell office:value-type="string" table:number-columns-spanned="3" table:number-rows-spanned="1" table:style-name="ce2">
            <text:p>36:33:0002705:2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19">
            <text:p>199</text:p>
          </table:table-cell>
          <table:table-cell office:value-type="string" table:number-columns-spanned="3" table:number-rows-spanned="1" table:style-name="ce2">
            <text:p>36:33:0003001:303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19">
            <text:p>200</text:p>
          </table:table-cell>
          <table:table-cell office:value-type="string" table:number-columns-spanned="3" table:number-rows-spanned="1" table:style-name="ce2">
            <text:p>36:34:0000000:4134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19">
            <text:p>201</text:p>
          </table:table-cell>
          <table:table-cell office:value-type="string" table:number-columns-spanned="3" table:number-rows-spanned="1" table:style-name="ce2">
            <text:p>36:34:0000000:4407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19">
            <text:p>202</text:p>
          </table:table-cell>
          <table:table-cell office:value-type="string" table:number-columns-spanned="3" table:number-rows-spanned="1" table:style-name="ce2">
            <text:p>36:34:0000000:5486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19">
            <text:p>203</text:p>
          </table:table-cell>
          <table:table-cell office:value-type="string" table:number-columns-spanned="3" table:number-rows-spanned="1" table:style-name="ce2">
            <text:p>36:34:0104016:342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19">
            <text:p>204</text:p>
          </table:table-cell>
          <table:table-cell office:value-type="string" table:number-columns-spanned="3" table:number-rows-spanned="1" table:style-name="ce2">
            <text:p>36:34:0106024:30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19">
            <text:p>205</text:p>
          </table:table-cell>
          <table:table-cell office:value-type="string" table:number-columns-spanned="3" table:number-rows-spanned="1" table:style-name="ce2">
            <text:p>36:34:0106024:30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19">
            <text:p>206</text:p>
          </table:table-cell>
          <table:table-cell office:value-type="string" table:number-columns-spanned="3" table:number-rows-spanned="1" table:style-name="ce2">
            <text:p>36:34:0201055:31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19">
            <text:p>207</text:p>
          </table:table-cell>
          <table:table-cell office:value-type="string" table:number-columns-spanned="3" table:number-rows-spanned="1" table:style-name="ce2">
            <text:p>36:34:0204005:1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19">
            <text:p>208</text:p>
          </table:table-cell>
          <table:table-cell office:value-type="string" table:number-columns-spanned="3" table:number-rows-spanned="1" table:style-name="ce2">
            <text:p>36:34:0312046:6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19">
            <text:p>209</text:p>
          </table:table-cell>
          <table:table-cell office:value-type="string" table:number-columns-spanned="3" table:number-rows-spanned="1" table:style-name="ce2">
            <text:p>36:34:0348007:304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19">
            <text:p>210</text:p>
          </table:table-cell>
          <table:table-cell office:value-type="string" table:number-columns-spanned="3" table:number-rows-spanned="1" table:style-name="ce2">
            <text:p>36:34:0353002:43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19">
            <text:p>211</text:p>
          </table:table-cell>
          <table:table-cell office:value-type="string" table:number-columns-spanned="3" table:number-rows-spanned="1" table:style-name="ce2">
            <text:p>36:34:0403042:13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19">
            <text:p>212</text:p>
          </table:table-cell>
          <table:table-cell office:value-type="string" table:number-columns-spanned="3" table:number-rows-spanned="1" table:style-name="ce2">
            <text:p>36:34:0502011:351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19">
            <text:p>213</text:p>
          </table:table-cell>
          <table:table-cell office:value-type="string" table:number-columns-spanned="3" table:number-rows-spanned="1" table:style-name="ce2">
            <text:p>36:34:0504013:310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19">
            <text:p>214</text:p>
          </table:table-cell>
          <table:table-cell office:value-type="string" table:number-columns-spanned="3" table:number-rows-spanned="1" table:style-name="ce2">
            <text:p>36:34:0508001:16775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19">
            <text:p>215</text:p>
          </table:table-cell>
          <table:table-cell office:value-type="string" table:number-columns-spanned="3" table:number-rows-spanned="1" table:style-name="ce2">
            <text:p>36:34:0509027:18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19">
            <text:p>216</text:p>
          </table:table-cell>
          <table:table-cell office:value-type="string" table:number-columns-spanned="3" table:number-rows-spanned="1" table:style-name="ce2">
            <text:p>36:34:0522008:17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21">
            <text:p>217</text:p>
          </table:table-cell>
          <table:table-cell office:value-type="string" table:number-columns-spanned="3" table:number-rows-spanned="1" table:style-name="ce2">
            <text:p>36:34:0538002:49</text:p>
          </table:table-cell>
          <table:covered-table-cell table:number-columns-repeated="2"/>
          <table:table-cell office:value-type="string" table:number-columns-spanned="2" table:number-rows-spanned="1" table:style-name="ce2">
            <text:p>11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3">
            <text:p>FF42A7C5279121F904AB3F7D718EBE13F0C1BBFB1CE3D115EEFC8AD0C1BBB19E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Ведущий оценщик ОМО и МРН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Мелихова Елена Дмитри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19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Мелихова Елена Дмитриевна</meta:initial-creator>
    <dc:creator>Мелихова Елена Дмитриевна</dc:creator>
    <meta:creation-date>2026-08-25T09:49:17Z</meta:creation-date>
    <dc:date>2026-08-25T09:49:17Z</dc:date>
  </office:meta>
</office:document-meta>
</file>